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(P)" svg:font-family="華康雅宋體(P)" style:font-family-generic="roman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華康雅宋體(P)" style:font-name-asian="華康雅宋體(P)" fo:font-size="34pt" style:font-size-asian="34pt" style:font-size-complex="34pt"/>
    </style:style>
    <style:style style:name="P2" style:parent-style-name="內文" style:family="paragraph">
      <style:paragraph-properties fo:text-align="center"/>
      <style:text-properties style:font-name="標楷體" style:font-name-asian="標楷體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-asian="標楷體" fo:font-size="20pt" style:font-size-asian="20pt" style:font-size-complex="20pt"/>
    </style:style>
    <style:style style:name="T7" style:parent-style-name="預設段落字型" style:family="text">
      <style:text-properties style:font-name-asian="標楷體" fo:font-size="20pt" style:font-size-asian="20pt" style:font-size-complex="20pt"/>
    </style:style>
    <style:style style:name="T8" style:parent-style-name="預設段落字型" style:family="text">
      <style:text-properties style:font-name-asian="標楷體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bold" style:text-underline-mode="continuous" style:text-underline-color="#FF0000"/>
    </style:style>
    <style:style style:name="T1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2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2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24" style:parent-style-name="內文" style:family="paragraph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29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P3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2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letter-spacing="0.0347in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7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0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1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2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name="T43" style:parent-style-name="預設段落字型" style:family="text">
      <style:text-properties style:font-name="標楷體" style:font-name-asian="標楷體" fo:letter-spacing="0.0138in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70%" draw:contrast="-70%"/>
    </style:style>
  </office:automatic-styles>
  <office:body>
    <office:text text:use-soft-page-breaks="true">
      <text:p text:style-name="P1">參 <text:s/>展 <text:s/>切<text:s text:c="2"/>結<text:s text:c="2"/>書</text:p>
      <text:p text:style-name="P2">※一件作品請一位發明人代表填寫一份切結書</text:p>
      <text:p text:style-name="P3"/>
      <text:p text:style-name="內文"><text:span text:style-name="T4"><draw:frame draw:z-index="251657728" draw:style-name="a0" draw:name="圖片 2" text:anchor-type="paragraph" svg:x="0.01597in" svg:y="0.98542in" svg:width="6.06528in" svg:height="4.60625in" style:rel-width="scale" style:rel-height="scale"><draw:image xlink:href="media/image1.jpeg" xlink:type="simple" xlink:show="embed" xlink:actuate="onLoad"/><svg:title/><svg:desc>Exhbition of Inventions of Geneva</svg:desc></draw:frame></text:span><text:span text:style-name="T5">本人(公司)參加</text:span><text:span text:style-name="T6">20</text:span><text:span text:style-name="T7">2</text:span><text:span text:style-name="T8">7</text:span><text:span text:style-name="T9">年</text:span><text:span text:style-name="T10">瑞士日內瓦</text:span><text:span text:style-name="T11">國際發明展，</text:span><text:span text:style-name="T12">其</text:span><text:span text:style-name="T13">參展</text:span><text:span text:style-name="T14">報名表</text:span><text:span text:style-name="T15">所填寫之內容</text:span><text:span text:style-name="T16">，</text:span><text:span text:style-name="T17">皆</text:span><text:span text:style-name="T18">已再次確認無誤</text:span><text:span text:style-name="T19">，</text:span></text:p>
      <text:p text:style-name="P20">同意報名表送出後，不得再做任何修改及變更。(含若得獎的得獎證書亦同)</text:p>
      <text:p text:style-name="P21"/>
      <text:p text:style-name="P22">同時願意遵守大會一切規定，並絕對尊重大會國際裁判的評審結果，絕無異議。</text:p>
      <text:p text:style-name="P23"/>
      <text:p text:style-name="P24">立書人</text:p>
      <text:p text:style-name="內文"><text:span text:style-name="T25"><text:s text:c="4"/>姓 <text:s text:c="5"/>名： <text:s text:c="11"/></text:span><text:span text:style-name="T26"><text:s text:c="4"/></text:span><text:span text:style-name="T27"><text:s/></text:span><text:span text:style-name="T28">(蓋章</text:span><text:span text:style-name="T29">/簽名</text:span><text:span text:style-name="T30">)</text:span></text:p>
      <text:p text:style-name="P31"><text:s text:c="4"/>身分證字號：</text:p>
      <text:p text:style-name="P32"><text:s text:c="4"/>住 <text:s text:c="5"/>址：</text:p>
      <text:p text:style-name="P33"><text:s text:c="4"/>電 <text:s text:c="5"/>話：</text:p>
      <text:p text:style-name="內文"><text:span text:style-name="T34"><text:s text:c="4"/></text:span><text:span text:style-name="T35">作品名稱</text:span><text:span text:style-name="T36">：</text:span></text:p>
      <text:p text:style-name="P37"/>
      <text:p text:style-name="P38"><text:span text:style-name="T39">中華民國</text:span><text:span text:style-name="T40"><text:s text:c="5"/></text:span><text:span text:style-name="T41">年 <text:s text:c="4"/>月</text:span><text:span text:style-name="T42"><text:s text:c="5"/></text:span><text:span text:style-name="T4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(P)" svg:font-family="華康雅宋體(P)" style:font-family-generic="roman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1.1812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瑞展 參展切結書</dc:title>
    <dc:description/>
    <dc:subject/>
    <meta:initial-creator>TIA</meta:initial-creator>
    <dc:creator>user</dc:creator>
    <meta:creation-date>2026-09-03T08:11:00Z</meta:creation-date>
    <dc:date>2026-09-03T08:11:00Z</dc:date>
    <meta:print-date>2007-10-31T07:1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0" meta:character-count="271" meta:row-count="1" meta:non-whitespace-character-count="232"/>
  </office:meta>
</office:document-meta>
</file>